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714b42ede4d1ac43a86203206cb9c6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ltimate_software"/><text:bookmark-start text:name="__RefHeading___community_software_services_1"/><text:bookmark-start text:name="community_software_services"/>Community software &amp; services<text:bookmark-end text:name="__RefHeading___community_software_services_1"/><text:bookmark-end text:name="community_software_services"/></text:h>
      <text:h text:style-name="Heading_20_2" text:outline-level="2"><text:bookmark-start text:name="__RefHeading___ultimate_software_2"/><text:bookmark-start text:name="ultimate_software"/>ULTIMATE SOFTWARE<text:bookmark-end text:name="__RefHeading___ultimate_software_2"/><text:bookmark-end text:name="ultimate_software"/></text:h>
      <text:p text:style-name="Text_20_body">Software that is specifically made to run on an Ultimate Device. Meaning a 1541Ultimate, Ultimate II+, Ultimate Elite, or a Commodore64 Ultimate.</text:p>
      <text:h text:style-name="Heading_20_3" text:outline-level="3"><text:bookmark-start text:name="__RefHeading___operating_systems_3"/><text:bookmark-start text:name="operating_systems"/>Operating Systems<text:bookmark-end text:name="__RefHeading___operating_systems_3"/><text:bookmark-end text:name="operating_systems"/></text:h>
      <text:list text:style-name="List_20_1" text:continue-numbering="false">
        <text:list-item>
          <text:p text:style-name="List_20_1_Content_First"> <text:span text:style-name="Strong_20_Emphasis"><text:a xlink:type="simple" xlink:href="https://github.com/ReadyOS-C64/ReadyOs/releases" text:style-name="Internet_20_link" text:visited-style-name="Visited_20_Internet_20_Link">ReadyOS</text:a></text:span> - What if a Commodore 64 could feel ready, not just nostalgic? ReadyOS treats waiting as the enemy. It is a keyboard-first, full-screen terminal-style environment built around instant app switching, suspend/resume, shared clipboard and history, and deeper links between apps.</text:p>
        </text:list-item>
        <text:list-item>
          <text:p text:style-name="List_20_1_Content_Last"> <text:span text:style-name="Strong_20_Emphasis"><text:a xlink:type="simple" xlink:href="https://github.com/corra/command64-os" text:style-name="Internet_20_link" text:visited-style-name="Visited_20_Internet_20_Link">Command64 OS</text:a></text:span> - MS-DOS style operating system for the C64 with a REU size of 1MB minimum</text:p>
        </text:list-item>
      </text:list>
      <text:h text:style-name="Heading_20_5" text:outline-level="5"><text:bookmark-start text:name="__RefHeading___geos64_gdos64_4"/><text:bookmark-start text:name="geos64_gdos64"/>GEOS64/GDOS64<text:bookmark-end text:name="__RefHeading___geos64_gdos64_4"/><text:bookmark-end text:name="geos64_gdos64"/></text:h>
      <text:list text:style-name="List_20_1" text:continue-numbering="false">
        <text:list-item>
          <text:p text:style-name="List_20_1_Content_First"> <text:span text:style-name="Strong_20_Emphasis"><text:a xlink:type="simple" xlink:href="https://codeberg.org/Cenbe/geoIRC" text:style-name="Internet_20_link" text:visited-style-name="Visited_20_Internet_20_Link">geoIRC</text:a></text:span> - IRC client for GEOS/GDOS64. Connect to any IRC channel available on the internet. Only works via Ethernet!</text:p>
        </text:list-item>
        <text:list-item>
          <text:p text:style-name="List_20_1_Content"> <text:span text:style-name="Strong_20_Emphasis"><text:a xlink:type="simple" xlink:href="https://github.com/xahmol/GeoUTools" text:style-name="Internet_20_link" text:visited-style-name="Visited_20_Internet_20_Link">GeoUTools</text:a></text:span> - Tools for use with Ultimate devices without having to leave the GUI, or even having to open the Ultimate menu! Also works in 80-column mode in GEOS128 with Ultimate cartridge.</text:p>
        </text:list-item>
        <text:list-item/>
      </text:list>
      <text:p text:style-name="Horizontal_20_Line"/>
      <text:h text:style-name="Heading_20_3" text:outline-level="3"><text:bookmark-start text:name="__RefHeading___music_5"/><text:bookmark-start text:name="music"/>Music<text:bookmark-end text:name="__RefHeading___music_5"/><text:bookmark-end text:name="music"/></text:h>
      <text:list text:style-name="List_20_1" text:continue-numbering="false">
        <text:list-item>
          <text:p text:style-name="LastListParagraph_List_20_1_Content_First"> <text:span text:style-name="Strong_20_Emphasis"><text:a xlink:type="simple" xlink:href="https://csdb.dk/release/?id=262561" text:style-name="Internet_20_link" text:visited-style-name="Visited_20_Internet_20_Link">SID-Wizard 1.97</text:a></text:span> - SID tracker for Commodore 64/128 as well as for Windows, MacOS, and Linux. Create music for up to 4 SID chips (real, or virtual). Includes a large instrument library, example tracks, MIDI, and a piano roll view.</text:p>
        </text:list-item>
      </text:list>
      <text:p text:style-name="Horizontal_20_Line"/>
      <text:h text:style-name="Heading_20_3" text:outline-level="3"><text:bookmark-start text:name="__RefHeading___editors_6"/><text:bookmark-start text:name="editors"/>Editors<text:bookmark-end text:name="__RefHeading___editors_6"/><text:bookmark-end text:name="editors"/></text:h>
      <text:list text:style-name="List_20_1" text:continue-numbering="false">
        <text:list-item>
          <text:p text:style-name="List_20_1_Content_First"> <text:span text:style-name="Strong_20_Emphasis"><text:a xlink:type="simple" xlink:href="https://github.com/drericflores/c64uhex" text:style-name="Internet_20_link" text:visited-style-name="Visited_20_Internet_20_Link">C64UHEX</text:a></text:span> <draw:frame draw:style-name="mediaright" draw:name="0" text:anchor-type="paragraph" draw:z-index="0" svg:width="2.6458333333333cm" style:rel-width="100%" svg:height="1.8734614827686cm" style:rel-height="scale"><draw:image xlink:href="Pictures/c714b42ede4d1ac43a86203206cb9c67.png" xlink:type="simple" xlink:show="embed" xlink:actuate="onLoad"/></draw:frame> - C64UHEX is a native hex editor for the Commodore 64. It provides professional, byte-level inspection and modification of binary data using a true PETSCII interface, respecting the constraints and character semantics of the original platform.</text:p>
        </text:list-item>
        <text:list-item>
          <text:p text:style-name="List_20_1_Content_Last"> <text:span text:style-name="Strong_20_Emphasis"><text:a xlink:type="simple" xlink:href="https://github.com/drericflores/AdveditC64" text:style-name="Internet_20_link" text:visited-style-name="Visited_20_Internet_20_Link">AdvEditC64 - Advanced Commodore Editor</text:a></text:span> - Advanced Commodore Editor is a native, full-screen text editor designed specifically for the Commodore 64, with special attention given to the C64 Ultimate and its SD/USB-based storage workflow. The editor is inspired by the philosophy of the Linux nano editor: Simple controls, fast interaction, minimal cognitive overhead, and clear on-screen prompts while respecting the technical constraints and historical behavior of vintage hardware.</text:p>
        </text:list-item>
      </text:list>
      <text:p text:style-name="Horizontal_20_Line"/>
      <text:h text:style-name="Heading_20_3" text:outline-level="3"><text:bookmark-start text:name="__RefHeading___games_7"/><text:bookmark-start text:name="games"/>Games<text:bookmark-end text:name="__RefHeading___games_7"/><text:bookmark-end text:name="games"/></text:h>
      <text:p text:style-name="Text_20_body"><text:span text:style-name="Plugin_Wrap_Span_Less significant">Games specifically created to make use of the features of an Ultimate device.</text:span></text:p>
      <text:list text:style-name="List_20_1" text:continue-numbering="false">
        <text:list-item>
          <text:p text:style-name="LastListParagraph_List_20_1_Content_First"> <text:span text:style-name="Emphasis"><text:span text:style-name="Plugin_Wrap_Span_Highlighted">No known games at the time of this writing</text:span></text:span></text:p>
        </text:list-item>
      </text:list>
      <text:p text:style-name="Horizontal_20_Line"/>
      <text:h text:style-name="Heading_20_3" text:outline-level="3"><text:bookmark-start text:name="__RefHeading___demos_8"/><text:bookmark-start text:name="demos"/>Demos<text:bookmark-end text:name="__RefHeading___demos_8"/><text:bookmark-end text:name="demos"/></text:h>
      <text:list text:style-name="List_20_1" text:continue-numbering="false">
        <text:list-item>
          <text:p text:style-name="List_20_1_Content_First"> <text:span text:style-name="Strong_20_Emphasis"><text:a xlink:type="simple" xlink:href="http://csdb.dk/release/?id=262181" text:style-name="Internet_20_link" text:visited-style-name="Visited_20_Internet_20_Link">Infinite Matter</text:a></text:span></text:p>
        </text:list-item>
        <text:list-item>
          <text:p text:style-name="List_20_1_Content"> <text:span text:style-name="Strong_20_Emphasis"><text:a xlink:type="simple" xlink:href="http://csdb.dk/release/?id=235349" text:style-name="Internet_20_link" text:visited-style-name="Visited_20_Internet_20_Link">Ultiverzum</text:a></text:span></text:p>
        </text:list-item>
        <text:list-item>
          <text:p text:style-name="List_20_1_Content"> <text:span text:style-name="Strong_20_Emphasis"><text:a xlink:type="simple" xlink:href="http://csdb.dk/release/?id=182735" text:style-name="Internet_20_link" text:visited-style-name="Visited_20_Internet_20_Link">The Tuneful Eight</text:a></text:span> (included on The Very Second)</text:p>
        </text:list-item>
        <text:list-item>
          <text:p text:style-name="List_20_1_Content"> <text:span text:style-name="Strong_20_Emphasis"><text:a xlink:type="simple" xlink:href="https://github.com/xahmol/UltimateDemo2026" text:style-name="Internet_20_link" text:visited-style-name="Visited_20_Internet_20_Link">UltimateDemo2026</text:a></text:span></text:p>
        </text:list-item>
        <text:list-item>
          <text:p text:style-name="List_20_1_Content_Last"> <text:span text:style-name="Strong_20_Emphasis"><text:a xlink:type="simple" xlink:href="https://csdb.dk/release/?id=243862" text:style-name="Internet_20_link" text:visited-style-name="Visited_20_Internet_20_Link">Raster Split Fun</text:a></text:span></text:p>
        </text:list-item>
      </text:list>
      <text:p text:style-name="Horizontal_20_Line"/>
      <text:h text:style-name="Heading_20_3" text:outline-level="3"><text:bookmark-start text:name="__RefHeading___other_9"/><text:bookmark-start text:name="other"/>Other<text:bookmark-end text:name="__RefHeading___other_9"/><text:bookmark-end text:name="other"/></text:h>
      <text:list text:style-name="List_20_1" text:continue-numbering="false">
        <text:list-item>
          <text:p text:style-name="List_20_1_Content_First"> <text:span text:style-name="Strong_20_Emphasis"><text:a xlink:type="simple" xlink:href="https://csdb.dk/release/?id=133734" text:style-name="Internet_20_link" text:visited-style-name="Visited_20_Internet_20_Link">Ultimate Opus</text:a></text:span> - A dual-pane file manager for Ultimate devices, released by Lft. Current version is 0.2, released in 2014. No active development.</text:p>
        </text:list-item>
        <text:list-item>
          <text:p text:style-name="List_20_1_Content_Last"> <text:span text:style-name="Strong_20_Emphasis"><text:a xlink:type="simple" xlink:href="https://github.com/xahmol/UBoot64-v2" text:style-name="Internet_20_link" text:visited-style-name="Visited_20_Internet_20_Link">UBoot64-v2</text:a></text:span> - Boot manager/Boot menu for Ultimate devices.</text:p>
        </text:list-item>
      </text:list>
      <text:p text:style-name="Horizontal_20_Line"/>
      <text:h text:style-name="Heading_20_1" text:outline-level="1"><text:bookmark-start text:name="__RefHeading___other_os_10"/><text:bookmark-start text:name="other_os"/>OTHER OS<text:bookmark-end text:name="__RefHeading___other_os_10"/><text:bookmark-end text:name="other_os"/></text:h>
      <text:p text:style-name="Text_20_body"><text:span text:style-name="Plugin_Wrap_Span_Less significant">Software that is specifically made to run on a computer other than the C64 or C128.
The software below is designed for use WITH but not ON an Ultimate device.</text:span> </text:p>
      <text:h text:style-name="Heading_20_3" text:outline-level="3"><text:bookmark-start text:name="__RefHeading___music_11"/><text:bookmark-start text:name="music1"/>Music<text:bookmark-end text:name="__RefHeading___music_11"/><text:bookmark-end text:name="music1"/></text:h>
      <text:list text:style-name="List_20_1" text:continue-numbering="false">
        <text:list-item>
          <text:p text:style-name="List_20_1_Content_First"> <text:span text:style-name="Strong_20_Emphasis"><text:a xlink:type="simple" xlink:href="https://github.com/nesfrk81/Ultimate64WebMusicPlayer" text:style-name="Internet_20_link" text:visited-style-name="Visited_20_Internet_20_Link">Ultimate 64 Web Music Player</text:a></text:span> - Use any device with a web browser to play your favorite SID songs at home. Designed to be used with your mobile phone to have an easy way to control the music that is coming out of your C64 or C64U.</text:p>
        </text:list-item>
        <text:list-item>
          <text:p text:style-name="List_20_1_Content"> <text:span text:style-name="Strong_20_Emphasis"><text:a xlink:type="simple" xlink:href="https://github.com/nesfrk81/ultimate64-sid-player" text:style-name="Internet_20_link" text:visited-style-name="Visited_20_Internet_20_Link">Ultimate64 SID Player (Windows/Mac/Linux)</text:a></text:span> - Play SID music files from your Commodore 64 Ultimate, Ultimate64, or Ultimate-II+ via the REST API. </text:p>
        </text:list-item>
        <text:list-item>
          <text:p text:style-name="List_20_1_Content"> <text:span text:style-name="Strong_20_Emphasis"><text:a xlink:type="simple" xlink:href="https://github.com/sandlbn/Phosphor" text:style-name="Internet_20_link" text:visited-style-name="Visited_20_Internet_20_Link">Phosphor</text:a></text:span> - A SID music player for USBSID-Pico hardware, software-emulated SID, and for Commodore Ultimate 64 network playback. Includes a library panel for finding music online off the <text:a xlink:type="simple" xlink:href="https://www.hvsc.c64.org/" text:style-name="Internet_20_link" text:visited-style-name="Visited_20_Internet_20_Link">HVSC</text:a> website.</text:p>
        </text:list-item>
        <text:list-item>
          <text:p text:style-name="List_20_1_Content_Last"> <text:span text:style-name="Strong_20_Emphasis"><text:a xlink:type="simple" xlink:href="https://aminet.net/package/mus/play/u64SidPlayer" text:style-name="Internet_20_link" text:visited-style-name="Visited_20_Internet_20_Link">Ultimate64 SID Player (Amiga)</text:a></text:span> - Ultimate64 SID Player is a full-featured C64 SID music player for AmigaOS that connects to Ultimate64 and Ultimate-II devices over the network. It provides playlist management, multi-subsong navigation, and integrates with the HVSC song length database for accurate playback timing.</text:p>
        </text:list-item>
      </text:list>
      <text:p text:style-name="Horizontal_20_Line"/>
      <text:h text:style-name="Heading_20_3" text:outline-level="3"><text:bookmark-start text:name="__RefHeading___graphics_12"/><text:bookmark-start text:name="graphics"/>Graphics<text:bookmark-end text:name="__RefHeading___graphics_12"/><text:bookmark-end text:name="graphics"/></text:h>
      <text:list text:style-name="List_20_1" text:continue-numbering="false">
        <text:list-item>
          <text:p text:style-name="LastListParagraph_List_20_1_Content_First"> <text:span text:style-name="Strong_20_Emphasis"><text:a xlink:type="simple" xlink:href="https://www.albertpixels.com/" text:style-name="Internet_20_link" text:visited-style-name="Visited_20_Internet_20_Link">ALBERT</text:a></text:span> - Win/Mac/Linux application to create C64 graphics, it can send its images to your Ultimate device, save them as .PRG and other formats. ALBERT allows its users to create Commodore 64 images that extend into the left and right borders of the visible screen, with sprites to display the extra pixels, using an uncomplicated drawing workflow, without requiring the assistance of a coder.</text:p>
        </text:list-item>
      </text:list>
      <text:p text:style-name="Horizontal_20_Line"/>
      <text:h text:style-name="Heading_20_2" text:outline-level="2"><text:bookmark-start text:name="__RefHeading___scripts_to_prepare_software_for_use_on_the_c64u_13"/><text:bookmark-start text:name="scripts_to_prepare_software_for_use_on_the_c64u"/>Scripts to prepare software for use on the C64U<text:bookmark-end text:name="__RefHeading___scripts_to_prepare_software_for_use_on_the_c64u_13"/><text:bookmark-end text:name="scripts_to_prepare_software_for_use_on_the_c64u"/></text:h>
      <text:p text:style-name="Text_20_body">Tools to prepare data on an other computer before moving it over to the C64U to be used there.</text:p>
      <text:list text:style-name="List_20_1" text:continue-numbering="false">
        <text:list-item>
          <text:p text:style-name="LastListParagraph_List_20_1_Content_First"> <text:span text:style-name="Strong_20_Emphasis"><text:a xlink:type="simple" xlink:href="https://github.com/jcarr71/gb64-reorganizer" text:style-name="Internet_20_link" text:visited-style-name="Visited_20_Internet_20_Link">GameBase64 Game Organizer</text:a></text:span> - A Python utility to organize Commodore 64 games from zip archives into a structured folder hierarchy based on metadata from VERSION.NFO files.</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2T12::40:56</meta:creation-date>
    <dc:creator>Generated</dc:creator>
    <dc:date>2026-09-12T12::40:56</dc:date>
    <dc:language>en-US</dc:language>
    <meta:editing-cycles>1</meta:editing-cycles>
    <meta:editing-duration>PT0S</meta:editing-duration>
    <dc:title>ultimate_software</dc:title>
  </office:meta>
</office:document-meta>
</file>