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" manifest:full-path="Pictures/03afea5cfb0334634b150041aec27e64.svg"/>
  <manifest:file-entry manifest:media-type="image/jpeg" manifest:full-path="Pictures/272de640c5596986370a47700827c35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oubleshooting"/><text:bookmark-start text:name="__RefHeading___finding_the_right_settings_1"/><text:bookmark-start text:name="finding_the_right_settings"/>Finding the right settings<text:bookmark-end text:name="__RefHeading___finding_the_right_settings_1"/><text:bookmark-end text:name="finding_the_right_settings"/></text:h>
      <text:h text:style-name="Heading_20_2" text:outline-level="2"><text:bookmark-start text:name="__RefHeading___geos_reu_does_not_work_2"/><text:bookmark-start text:name="geos_reu_does_not_work"/>GEOS / REU does not work<text:bookmark-end text:name="__RefHeading___geos_reu_does_not_work_2"/><text:bookmark-end text:name="geos_reu_does_not_work"/></text:h>
      <text:p text:style-name="Text_20_body"><draw:frame draw:style-name="media" draw:name="0" text:anchor-type="as-char" draw:z-index="0" svg:width="" svg:rel-width="100%" svg:height="0cm"><draw:image xlink:href="Pictures/03afea5cfb0334634b150041aec27e64.svg" xlink:type="simple" xlink:show="embed" xlink:actuate="onLoad"/></draw:frame><text:span text:style-name="Strong_20_Emphasis">There is some doubt of this is actually correct</text:span> <text:line-break/>
If you are wanting to use GEOS or any other program that requires the REU, you may need to double check the address for UltiSID 2.
Out of the box, UltiSID 2 was at $DF00, which conflicts with the C64U's built-in REU and causes programs to not see the REU. Instead, I move UltiSID 2 to $D420, and it now works flawlessly.</text:p>
      <text:list text:style-name="List_20_1" text:continue-numbering="false">
        <text:list-item>
          <text:p text:style-name="LastListParagraph_List_20_1_Content_First"> To get there: C64U Menu - Audio Setup - SID Addressing - UltiSID 2 Address.</text:p>
        </text:list-item>
      </text:list>
      <text:p text:style-name="Text_20_body"><draw:frame draw:style-name="media" draw:name="1" text:anchor-type="as-char" draw:z-index="1" svg:width="5.2916666666667cm" style:rel-width="100%" svg:height="2.4435049019608cm" style:rel-height="scale"><draw:image xlink:href="Pictures/272de640c5596986370a47700827c359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3T01::18:57</meta:creation-date>
    <dc:creator>Generated</dc:creator>
    <dc:date>2026-09-13T01::18:57</dc:date>
    <dc:language>en-US</dc:language>
    <meta:editing-cycles>1</meta:editing-cycles>
    <meta:editing-duration>PT0S</meta:editing-duration>
    <dc:title>troubleshooting</dc:title>
  </office:meta>
</office:document-meta>
</file>