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974928e7d58682d8f1becc7dfc1c6e.jpg"/>
  <manifest:file-entry manifest:media-type="image/jpeg" manifest:full-path="Pictures/07cb90ff9a8790f0a66213a3c59f6b46.jpg"/>
  <manifest:file-entry manifest:media-type="image/jpeg" manifest:full-path="Pictures/759824861c623f2b5b69d730c43297dd.jpg"/>
  <manifest:file-entry manifest:media-type="image/jpeg" manifest:full-path="Pictures/6ed657ff7ae4dcecc20d08970a41a5ff.jpeg"/>
  <manifest:file-entry manifest:media-type="image/jpeg" manifest:full-path="Pictures/20f4777e5b67e41c187551c99ca1fd8f.jpg"/>
  <manifest:file-entry manifest:media-type="image/jpeg" manifest:full-path="Pictures/32ec68eb062fa39bb4fce1938b9d95b1.jpg"/>
  <manifest:file-entry manifest:media-type="image/jpeg" manifest:full-path="Pictures/f36766938a7de3afc8d59f555a08f721.jpg"/>
  <manifest:file-entry manifest:media-type="image/jpeg" manifest:full-path="Pictures/32d4e238c1102e63a888e045d38750fe.jpg"/>
  <manifest:file-entry manifest:media-type="image/jpeg" manifest:full-path="Pictures/c02a694d18200fa701ff2ac8f2857a0a.jpg"/>
  <manifest:file-entry manifest:media-type="image/jpeg" manifest:full-path="Pictures/c406afa0b80bf4f4d44d9cbb6f5e692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rdware_modifications_for_c64u"/><text:bookmark-start text:name="__RefHeading___hardware_mods_1"/><text:bookmark-start text:name="hardware_mods"/>Hardware mods<text:bookmark-end text:name="__RefHeading___hardware_mods_1"/><text:bookmark-end text:name="hardware_mods"/></text:h>
      <text:p text:style-name="Text_20_body">//C64U owners who change their device to change it and expand or modify its functions on the hardware level //</text:p>
      <text:h text:style-name="Heading_20_2" text:outline-level="2"><text:bookmark-start text:name="__RefHeading___extra_function_buttons_2"/><text:bookmark-start text:name="extra_function_buttons"/>Extra function buttons<text:bookmark-end text:name="__RefHeading___extra_function_buttons_2"/><text:bookmark-end text:name="extra_function_buttons"/></text:h>
      <text:p text:style-name="Text_20_body">Several people have added buttons to there C64U. They add (typically) a dedicated button for <text:span text:style-name="Strong_20_Emphasis">Menu</text:span>, <text:span text:style-name="Strong_20_Emphasis">Freeze</text:span> and <text:span text:style-name="Strong_20_Emphasis">Reset</text:span>. These are listings of how different people have done that in several ways.</text:p>
      <text:h text:style-name="Heading_20_3" text:outline-level="3"><text:bookmark-start text:name="__RefHeading___membrane_switch_buttons_gavin_h_3"/><text:bookmark-start text:name="membrane_switch_buttons_gavin_h"/>Membrane Switch buttons (Gavin H.)<text:bookmark-end text:name="__RefHeading___membrane_switch_buttons_gavin_h_3"/><text:bookmark-end text:name="membrane_switch_buttons_gavin_h"/></text:h>
      <text:list text:style-name="List_20_1" text:continue-numbering="false">
        <text:list-item>
          <text:p text:style-name="List_20_1_Content_First"> <text:a xlink:type="simple" xlink:href="https://www.facebook.com/groups/1094799436104094?multi_permalinks=1227807606136609" text:style-name="Internet_20_link" text:visited-style-name="Visited_20_Internet_20_Link">Post about this on Facebook with video of result</text:a></text:p>
        </text:list-item>
        <text:list-item>
          <text:p text:style-name="List_20_1_Content"> Using the 3 button header for Reset, Menu and Freeze. To the left of the black FPGA board, there's a number of pinheaders. If you look in the manual, on the page 208/209, you can see one of them marked as item number 16 “utility buttons”. </text:p>
        </text:list-item>
        <text:list-item>
          <text:p text:style-name="List_20_1_Content"> <text:span text:style-name="Strong_20_Emphasis">Parts list</text:span></text:p>
          <text:list text:style-name="List_20_1">
            <text:list-item>
              <text:p text:style-name="List_20_1_Content"> <text:a xlink:type="simple" xlink:href="https://www.amazon.co.uk/dp/B0FSGDK6VK?ref=cm_sw_r_cso_cp_apin_dp_5D6VXEZG8H83TBMHF49M" text:style-name="Internet_20_link" text:visited-style-name="Visited_20_Internet_20_Link">OTOTEC 3Pcs 3 Key Membrane Switch (Amazon UK)</text:a></text:p>
              <text:list text:style-name="List_20_1">
                <text:list-item>
                  <text:p text:style-name="List_20_1_Content"> the buttons. Look for 'membrane buttons'</text:p>
                </text:list-item>
              </text:list>
            </text:list-item>
            <text:list-item>
              <text:p text:style-name="List_20_1_Content"> You need cable extensions to reach the headers and get outside the case </text:p>
              <text:list text:style-name="List_20_1">
                <text:list-item>
                  <text:p text:style-name="List_20_1_Content"> <text:a xlink:type="simple" xlink:href="https://www.amazon.co.uk/dp/B01EV70C78?ref=cm_sw_r_cso_cp_apin_dp_RGW2XV20BA2ZDXCCBPBE" text:style-name="Internet_20_link" text:visited-style-name="Visited_20_Internet_20_Link">ELEGOO Dupont cable extensions (Amazon UK)</text:a></text:p>
                  <text:list text:style-name="List_20_1">
                    <text:list-item>
                      <text:p text:style-name="List_20_1_Content_Last"> DuPont extension (male to female)</text:p>
                    </text:list-item>
                  </text:list>
                </text:list-item>
              </text:list>
            </text:list-item>
          </text:list>
        </text:list-item>
      </text:list>
      <text:h text:style-name="Heading_20_3" text:outline-level="3"><text:bookmark-start text:name="__RefHeading___right_side_buttons_with_3d_printer_bracket_jay_w_4"/><text:bookmark-start text:name="right_side_buttons_with_3d_printer_bracket_jay_w"/>Right side buttons with 3D printer bracket (Jay W.)<text:bookmark-end text:name="__RefHeading___right_side_buttons_with_3d_printer_bracket_jay_w_4"/><text:bookmark-end text:name="right_side_buttons_with_3d_printer_bracket_jay_w"/></text:h>
      <text:list text:style-name="List_20_1" text:continue-numbering="false">
        <text:list-item>
          <text:p text:style-name="List_20_1_Content_First"> <text:a xlink:type="simple" xlink:href="https://www.facebook.com/groups/754519687678324/?multi_permalinks=767816503015309" text:style-name="Internet_20_link" text:visited-style-name="Visited_20_Internet_20_Link">Post about this on Facebook</text:a></text:p>
        </text:list-item>
        <text:list-item>
          <text:p text:style-name="List_20_1_Content"> This is a mod that will add the Menu / Freeze / Reset button to the side of your Commodore 64 Ultimate. It uses a custom 3D printer side bracket so that the original is not changed.</text:p>
          <text:list text:style-name="List_20_1">
            <text:list-item>
              <text:p text:style-name="List_20_1_Content"> <text:a xlink:type="simple" xlink:href="https://www.thingiverse.com/thing:7268754" text:style-name="Internet_20_link" text:visited-style-name="Visited_20_Internet_20_Link">Info 3D model of the bracket used</text:a></text:p>
            </text:list-item>
          </text:list>
        </text:list-item>
        <text:list-item>
          <text:p text:style-name="List_20_1_Content"> Parts list:</text:p>
          <text:list text:style-name="List_20_1">
            <text:list-item>
              <text:p text:style-name="List_20_1_Content"> <text:a xlink:type="simple" xlink:href="https://www.amazon.com/Gebildet-250VAC-Prewired-Momentary-Railway/dp/B083JWJPW5" text:style-name="Internet_20_link" text:visited-style-name="Visited_20_Internet_20_Link">Momentary Push Button,SPST Nomal Open ON/Off 2 Pin Round Button for Model Railway Hobby</text:a></text:p>
            </text:list-item>
            <text:list-item>
              <text:p text:style-name="List_20_1_Content_Last"> You will also need <text:a xlink:type="simple" xlink:href="https://en.wikipedia.org/wiki/JST connector" text:style-name="Internet_20_link" text:visited-style-name="Visited_20_Internet_20_Link">JST connector</text:a> for the header pin on the motherboard. Just route the wires around how you wish.</text:p>
            </text:list-item>
          </text:list>
        </text:list-item>
      </text:list>
      <text:p text:style-name="Text_20_body"><draw:frame draw:style-name="media" draw:name="Array Legend" text:anchor-type="as-char" draw:z-index="0" svg:width="54.186666666667cm" style:rel-width="100%"><draw:text-box><text:p text:style-name="legendcenter"><draw:frame draw:style-name="media" draw:name="Array" text:anchor-type="as-char" draw:z-index="0" svg:width="54.186666666667cm" style:rel-width="100%" svg:height="40.64cm" style:rel-height="scale"><draw:image xlink:href="Pictures/e0974928e7d58682d8f1becc7dfc1c6e.jpg" xlink:type="simple" xlink:show="embed" xlink:actuate="onLoad"/></draw:frame>Array</text:p></draw:text-box></draw:frame><draw:frame draw:style-name="media" draw:name="Array Legend" text:anchor-type="as-char" draw:z-index="0" svg:width="54.186666666667cm" style:rel-width="100%"><draw:text-box><text:p text:style-name="legendcenter"><draw:frame draw:style-name="media" draw:name="Array" text:anchor-type="as-char" draw:z-index="1" svg:width="54.186666666667cm" style:rel-width="100%" svg:height="40.64cm" style:rel-height="scale"><draw:image xlink:href="Pictures/07cb90ff9a8790f0a66213a3c59f6b46.jpg" xlink:type="simple" xlink:show="embed" xlink:actuate="onLoad"/></draw:frame>Array</text:p></draw:text-box></draw:frame></text:p>
      <text:h text:style-name="Heading_20_3" text:outline-level="3"><text:bookmark-start text:name="__RefHeading___reset_button_in_the_back_using_h-l_port_dean_w_5"/><text:bookmark-start text:name="reset_button_in_the_back_using_h-l_port_dean_w"/>Reset button in the back using H-L port (Dean W.)<text:bookmark-end text:name="__RefHeading___reset_button_in_the_back_using_h-l_port_dean_w_5"/><text:bookmark-end text:name="reset_button_in_the_back_using_h-l_port_dean_w"/></text:h>
      <text:list text:style-name="List_20_1" text:continue-numbering="false">
        <text:list-item>
          <text:p text:style-name="List_20_1_Content_First"> <text:a xlink:type="simple" xlink:href="https://www.facebook.com/groups/1249159557042604/?multi_permalinks=1273909994567560" text:style-name="Internet_20_link" text:visited-style-name="Visited_20_Internet_20_Link">Post about this on Facebook</text:a></text:p>
        </text:list-item>
        <text:list-item>
          <text:p text:style-name="List_20_1_Content"> Another RESET button mod 🙂 I just wanted a simple reset button, so I created a 3D printed support to go in the empty H-L hole in the case back to hold a small momentary switch (could set it to be a freeze or menu button too). - Note that the button may have to sit on a slight downward angle so as not to interfere with the top part of the case when closed. Just needs to be wired up to the GROUND and RIGHT pins on the “Button” header pins on the PCB.</text:p>
          <text:list text:style-name="List_20_1">
            <text:list-item>
              <text:p text:style-name="List_20_1_Content_Last"> <text:a xlink:type="simple" xlink:href="https://www.thingiverse.com/thing:7269213" text:style-name="Internet_20_link" text:visited-style-name="Visited_20_Internet_20_Link">https://www.thingiverse.com/thing:7269213</text:a>  3D-print file </text:p>
            </text:list-item>
          </text:list>
        </text:list-item>
      </text:list>
      <text:p text:style-name="Text_20_body"><draw:frame draw:style-name="media" draw:name="Array Legend" text:anchor-type="as-char" draw:z-index="0" svg:width="45.164375cm" style:rel-width="100%"><draw:text-box><text:p text:style-name="legendcenter"><draw:frame draw:style-name="media" draw:name="Array" text:anchor-type="as-char" draw:z-index="2" svg:width="45.164375cm" style:rel-width="100%" svg:height="33.866666666667cm" style:rel-height="scale"><draw:image xlink:href="Pictures/759824861c623f2b5b69d730c43297dd.jpg" xlink:type="simple" xlink:show="embed" xlink:actuate="onLoad"/></draw:frame>Array</text:p></draw:text-box></draw:frame><draw:frame draw:style-name="media" draw:name="Array Legend" text:anchor-type="as-char" draw:z-index="0" svg:width="26.458333333333cm" style:rel-width="100%"><draw:text-box><text:p text:style-name="legendcenter"><draw:frame draw:style-name="media" draw:name="Array" text:anchor-type="as-char" draw:z-index="3" svg:width="26.458333333333cm" style:rel-width="100%" svg:height="26.458333333333cm" style:rel-height="scale"><draw:image xlink:href="Pictures/6ed657ff7ae4dcecc20d08970a41a5ff.jpeg" xlink:type="simple" xlink:show="embed" xlink:actuate="onLoad"/></draw:frame>Array</text:p></draw:text-box></draw:frame><draw:frame draw:style-name="media" draw:name="Array Legend" text:anchor-type="as-char" draw:z-index="0" svg:width="45.164375cm" style:rel-width="100%"><draw:text-box><text:p text:style-name="legendcenter"><draw:frame draw:style-name="media" draw:name="Array" text:anchor-type="as-char" draw:z-index="4" svg:width="45.164375cm" style:rel-width="100%" svg:height="33.866666666667cm" style:rel-height="scale"><draw:image xlink:href="Pictures/20f4777e5b67e41c187551c99ca1fd8f.jpg" xlink:type="simple" xlink:show="embed" xlink:actuate="onLoad"/></draw:frame>Array</text:p></draw:text-box></draw:frame><draw:frame draw:style-name="media" draw:name="Array Legend" text:anchor-type="as-char" draw:z-index="0" svg:width="45.164375cm" style:rel-width="100%"><draw:text-box><text:p text:style-name="legendcenter"><draw:frame draw:style-name="media" draw:name="Array" text:anchor-type="as-char" draw:z-index="5" svg:width="45.164375cm" style:rel-width="100%" svg:height="33.866666666667cm" style:rel-height="scale"><draw:image xlink:href="Pictures/32ec68eb062fa39bb4fce1938b9d95b1.jpg" xlink:type="simple" xlink:show="embed" xlink:actuate="onLoad"/></draw:frame>Array</text:p></draw:text-box></draw:frame></text:p>
      <text:h text:style-name="Heading_20_2" text:outline-level="2"><text:bookmark-start text:name="__RefHeading___power_light_modification_6"/><text:bookmark-start text:name="power_light_modification"/>Power light modification<text:bookmark-end text:name="__RefHeading___power_light_modification_6"/><text:bookmark-end text:name="power_light_modification"/></text:h>
      <text:h text:style-name="Heading_20_3" text:outline-level="3"><text:bookmark-start text:name="__RefHeading___dual_color_power_drive_led_frank_p_7"/><text:bookmark-start text:name="dual_color_power_drive_led_frank_p"/>Dual color power/drive LED (Frank P.)<text:bookmark-end text:name="__RefHeading___dual_color_power_drive_led_frank_p_7"/><text:bookmark-end text:name="dual_color_power_drive_led_frank_p"/></text:h>
      <text:list text:style-name="List_20_1" text:continue-numbering="false">
        <text:list-item>
          <text:p text:style-name="List_20_1_Content_First"> <text:a xlink:type="simple" xlink:href="https://www.facebook.com/groups/1249159557042604/?multi_permalinks=1277235894234970" text:style-name="Internet_20_link" text:visited-style-name="Visited_20_Internet_20_Link">Post about this on Facebook</text:a></text:p>
        </text:list-item>
        <text:list-item>
          <text:p text:style-name="List_20_1_Content"> It is possible to replace the standard red power LED (basic beige edition) with a <text:span text:style-name="Strong_20_Emphasis">dual color LED</text:span>. The C64U LED LIGHTNING menu has several options for the behaviour of the Power LED, like showing drive activity. The C64U board has 4 pins for the Power LED: LED 1, Ground, LED 2 and LED 3. In the default configuration it has a jumper cable with only two wires connected to the LED 1 and Ground pins. The current firmware only supports LED 1 &amp; 2 at this time. You can choose several options for Output 1 &amp; 2 in the menu.</text:p>
        </text:list-item>
        <text:list-item>
          <text:p text:style-name="List_20_1_Content"> Ready made dual color power LED's are available online, like in these shops below.</text:p>
          <text:list text:style-name="List_20_1">
            <text:list-item>
              <text:p text:style-name="List_20_1_Content"> <text:a xlink:type="simple" xlink:href="https://corei64.com/shop/index.php?route=product/product&amp;product_id=489" text:style-name="Internet_20_link" text:visited-style-name="Visited_20_Internet_20_Link">Corei64 dual round LED for the breadbin style case</text:a></text:p>
            </text:list-item>
            <text:list-item>
              <text:p text:style-name="List_20_1_Content"> <text:a xlink:type="simple" xlink:href="https://corei64.com/shop/index.php?route=product/product&amp;product_id=247" text:style-name="Internet_20_link" text:visited-style-name="Visited_20_Internet_20_Link">Corei64 dual rectangular LED for the 64C case</text:a></text:p>
            </text:list-item>
            <text:list-item>
              <text:p text:style-name="List_20_1_Content"> <text:a xlink:type="simple" xlink:href="https://retroleum.co.uk/c64-leds" text:style-name="Internet_20_link" text:visited-style-name="Visited_20_Internet_20_Link">Retroleum C64 LEDs</text:a></text:p>
            </text:list-item>
          </text:list>
        </text:list-item>
        <text:list-item>
          <text:p text:style-name="List_20_1_Content"> Or make them yourself. It's pretty easy, a little bit of soldering experience is enough.</text:p>
        </text:list-item>
        <text:list-item>
          <text:p text:style-name="List_20_1_Content"> Parts list:</text:p>
          <text:list text:style-name="List_20_1">
            <text:list-item>
              <text:p text:style-name="List_20_1_Content"> dual color LED or a RGB LED</text:p>
            </text:list-item>
            <text:list-item>
              <text:p text:style-name="List_20_1_Content"> Optional: Some resistors if you want the light to be less bright. For reference, 2.2k Ohm for green. And 220 Ohm for red and blue. If you want it even less bright, then use something like 1.5k for red and 1k for blue.</text:p>
            </text:list-item>
            <text:list-item>
              <text:p text:style-name="List_20_1_Content"> 3 wire cable with a DuPont connector, about 30 cm in length.</text:p>
            </text:list-item>
            <text:list-item>
              <text:p text:style-name="List_20_1_Content_Last"> The longest leg on the LED is ground. The other ones are the colors.</text:p>
            </text:list-item>
          </text:list>
        </text:list-item>
      </text:list>
      <text:p text:style-name="Text_20_body"><draw:frame draw:style-name="media" draw:name="Array Legend" text:anchor-type="as-char" draw:z-index="0" svg:width="35.268958333333cm" style:rel-width="100%"><draw:text-box><text:p text:style-name="legendcenter"><draw:frame draw:style-name="media" draw:name="Array" text:anchor-type="as-char" draw:z-index="6" svg:width="35.268958333333cm" style:rel-width="100%" svg:height="26.458333333333cm" style:rel-height="scale"><draw:image xlink:href="Pictures/f36766938a7de3afc8d59f555a08f721.jpg" xlink:type="simple" xlink:show="embed" xlink:actuate="onLoad"/></draw:frame>Array</text:p></draw:text-box></draw:frame><draw:frame draw:style-name="media" draw:name="Array Legend" text:anchor-type="as-char" draw:z-index="0" svg:width="35.268958333333cm" style:rel-width="100%"><draw:text-box><text:p text:style-name="legendcenter"><draw:frame draw:style-name="media" draw:name="Array" text:anchor-type="as-char" draw:z-index="7" svg:width="35.268958333333cm" style:rel-width="100%" svg:height="26.458333333333cm" style:rel-height="scale"><draw:image xlink:href="Pictures/32d4e238c1102e63a888e045d38750fe.jpg" xlink:type="simple" xlink:show="embed" xlink:actuate="onLoad"/></draw:frame>Array</text:p></draw:text-box></draw:frame><draw:frame draw:style-name="media" draw:name="Array Legend" text:anchor-type="as-char" draw:z-index="0" svg:width="35.268958333333cm" style:rel-width="100%"><draw:text-box><text:p text:style-name="legendcenter"><draw:frame draw:style-name="media" draw:name="Array" text:anchor-type="as-char" draw:z-index="8" svg:width="35.268958333333cm" style:rel-width="100%" svg:height="26.458333333333cm" style:rel-height="scale"><draw:image xlink:href="Pictures/c02a694d18200fa701ff2ac8f2857a0a.jpg" xlink:type="simple" xlink:show="embed" xlink:actuate="onLoad"/></draw:frame>Array</text:p></draw:text-box></draw:frame><draw:frame draw:style-name="media" draw:name="Array Legend" text:anchor-type="as-char" draw:z-index="0" svg:width="15.927916666667cm"><draw:text-box><text:p text:style-name="legendcenter"><draw:frame draw:style-name="media" draw:name="Array" text:anchor-type="as-char" draw:z-index="9" svg:width="15.927916666667cm" svg:height="10.583333333333cm"><draw:image xlink:href="Pictures/c406afa0b80bf4f4d44d9cbb6f5e692b.jpg" xlink:type="simple" xlink:show="embed" xlink:actuate="onLoad"/></draw:frame>Array</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2::11:04</meta:creation-date>
    <dc:creator>Generated</dc:creator>
    <dc:date>2026-09-13T02::11:04</dc:date>
    <dc:language>en-US</dc:language>
    <meta:editing-cycles>1</meta:editing-cycles>
    <meta:editing-duration>PT0S</meta:editing-duration>
    <dc:title>hardware_modifications_for_c64u</dc:title>
  </office:meta>
</office:document-meta>
</file>