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ad66310d1348c8c3c8fa2590473fbc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s_s"/><text:bookmark-start text:name="__RefHeading___bulletin_board_system_bbs_1"/><text:bookmark-start text:name="bulletin_board_system_bbs"/>Bulletin Board System (BBS)<text:bookmark-end text:name="__RefHeading___bulletin_board_system_bbs_1"/><text:bookmark-end text:name="bulletin_board_system_bbs"/></text:h>
      <text:p text:style-name="Text_20_body">C64C128The C64U has the capability to host and connect to a <text:a xlink:type="simple" xlink:href="wp&amp;#62;bulletin board system" text:style-name="Internet_20_link" text:visited-style-name="Visited_20_Internet_20_Link">wp&gt;bulletin board system</text:a>. This is an online service that is mostly forgotten and predates the internet. Many bulletin board systems include a message board, real-time IRC-like chat capabilities, online games, and a file repository. </text:p>
      <text:p text:style-name="Text_20_body">The only thing you can do online with this computer is to connect to a BBS, as the C64U lacks the ability to browse webpages, connect to other FTP servers, download torrents, or anything else associated with today's online services.  </text:p>
      <text:p text:style-name="Text_20_body">The BBS software is included in the 'The Very Second' software bundle.</text:p>
      <text:p text:style-name="Text_20_body">If you want to connect to a BBS on other devices you need a client;</text:p>
      <text:list text:style-name="List_20_1" text:continue-numbering="false">
        <text:list-item>
          <text:p text:style-name="List_20_1_Content_First"> MuffinTerm for MacOS and iOS</text:p>
          <text:list text:style-name="List_20_1">
            <text:list-item>
              <text:p text:style-name="List_20_1_Content"> <text:a xlink:type="simple" xlink:href="https://muffinterm.app/" text:style-name="Internet_20_link" text:visited-style-name="Visited_20_Internet_20_Link">https://muffinterm.app/</text:a></text:p>
            </text:list-item>
          </text:list>
        </text:list-item>
        <text:list-item>
          <text:p text:style-name="List_20_1_Content"> SyncTERM for Windows, Linux, OpenBSD, NetBSD, OS X, and FreeBSD</text:p>
          <text:list text:style-name="List_20_1">
            <text:list-item>
              <text:p text:style-name="List_20_1_Content"> <text:a xlink:type="simple" xlink:href="https://syncterm.bbsdev.net/" text:style-name="Internet_20_link" text:visited-style-name="Visited_20_Internet_20_Link">https://syncterm.bbsdev.net/</text:a></text:p>
            </text:list-item>
          </text:list>
        </text:list-item>
        <text:list-item>
          <text:p text:style-name="List_20_1_Content"> DCTelnet - A classic Amiga Telnet/BBS client with Zmodem </text:p>
          <text:list text:style-name="List_20_1">
            <text:list-item>
              <text:p text:style-name="List_20_1_Content_Last"> <text:a xlink:type="simple" xlink:href="https://github.com/bruno-frederic/dctelnet" text:style-name="Internet_20_link" text:visited-style-name="Visited_20_Internet_20_Link">https://github.com/bruno-frederic/dctelnet</text:a></text:p>
            </text:list-item>
          </text:list>
        </text:list-item>
      </text:list>
      <text:h text:style-name="Heading_20_2" text:outline-level="2"><text:bookmark-start text:name="__RefHeading___c64u_specific_bbs_s_2"/><text:bookmark-start text:name="c64u_specific_bbs_s"/>C64U specific BBS's<text:bookmark-end text:name="__RefHeading___c64u_specific_bbs_s_2"/><text:bookmark-end text:name="c64u_specific_bbs_s"/></text:h>
      <text:h text:style-name="Heading_20_3" text:outline-level="3"><text:bookmark-start text:name="__RefHeading___c64_ultimate_club_3"/><text:bookmark-start text:name="c64_ultimate_club"/>★ C64 Ultimate Club ★<text:bookmark-end text:name="__RefHeading___c64_ultimate_club_3"/><text:bookmark-end text:name="c64_ultimate_club"/></text:h>
      <text:p text:style-name="Text_20_body"><draw:frame draw:style-name="mediaright" draw:name="C64U Club Legend" text:anchor-type="paragraph" draw:z-index="0" svg:width="5.2916666666667cm" style:rel-width="100%"><draw:text-box><text:p text:style-name="legendcenter"><draw:frame draw:style-name="mediaright" draw:name="C64U Club" text:anchor-type="paragraph" draw:z-index="0" svg:width="5.2916666666667cm" style:rel-width="100%" svg:height="4.4312540690104cm" style:rel-height="scale"><draw:image xlink:href="Pictures/5ad66310d1348c8c3c8fa2590473fbcc.jpg" xlink:type="simple" xlink:show="embed" xlink:actuate="onLoad"/></draw:frame>C64U Club</text:p></draw:text-box></draw:frame>
Sysop <text:a xlink:type="simple" xlink:href="https://www.facebook.com/nick.mclaren/" text:style-name="Internet_20_link" text:visited-style-name="Visited_20_Internet_20_Link">Nick McLaren</text:a>.</text:p>
      <text:list text:style-name="List_20_1" text:continue-numbering="false">
        <text:list-item>
          <text:p text:style-name="List_20_1_Content_First"> telnet c64u.club (port 6400)</text:p>
          <text:list text:style-name="List_20_1">
            <text:list-item>
              <text:p text:style-name="List_20_1_Content_Last"> use PETSCII, (ASCII is not supported)</text:p>
            </text:list-item>
          </text:list>
        </text:list-item>
      </text:list>
      <text:h text:style-name="Heading_20_2" text:outline-level="2"><text:bookmark-start text:name="__RefHeading___bbs_c64_master_list_4"/><text:bookmark-start text:name="bbs_c64_master_list"/>BBS C64 Master list<text:bookmark-end text:name="__RefHeading___bbs_c64_master_list_4"/><text:bookmark-end text:name="bbs_c64_master_list"/></text:h>
      <text:list text:style-name="List_20_1" text:continue-numbering="false">
        <text:list-item>
          <text:p text:style-name="LastListParagraph_List_20_1_Content_First"> <text:a xlink:type="simple" xlink:href="https://www.commodorebbs.com/" text:style-name="Internet_20_link" text:visited-style-name="Visited_20_Internet_20_Link">https://www.commodorebbs.com/</text:a></text:p>
        </text:list-item>
      </text:list>
      <text:h text:style-name="Heading_20_2" text:outline-level="2"><text:bookmark-start text:name="__RefHeading___setting_up_your_own_bbs_5"/><text:bookmark-start text:name="setting_up_your_own_bbs"/>Setting up your own BBS<text:bookmark-end text:name="__RefHeading___setting_up_your_own_bbs_5"/><text:bookmark-end text:name="setting_up_your_own_bbs"/></text:h>
      <text:p text:style-name="Text_20_body">For those who wish to explore this see <text:a xlink:type="simple" xlink:href="https://8bitboyz.com/messageboards/bulletin-board-systems-bbs/" text:style-name="Internet_20_link" text:visited-style-name="Visited_20_Internet_20_Link">the 8-Bit Boyz forum</text:a>. </text:p>
      <text:p text:style-name="Text_20_body">Above that page see the menu option 'downloads' ⇒ 'BBS software' section. 'BBS on a Stick' seems to be a good star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2T23::13:06</meta:creation-date>
    <dc:creator>Generated</dc:creator>
    <dc:date>2026-09-12T23::13:06</dc:date>
    <dc:language>en-US</dc:language>
    <meta:editing-cycles>1</meta:editing-cycles>
    <meta:editing-duration>PT0S</meta:editing-duration>
    <dc:title>bbs_s</dc:title>
  </office:meta>
</office:document-meta>
</file>